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4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4.00pt" fo:font-weight="bold" fo:font-family="Calibri" style:font-family-asian="Calibri" style:font-family-complex="Calibri" fo:background-color="transparent" fo:color="#00746d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5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6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1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2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3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4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5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6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7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0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1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2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3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4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5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6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7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8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29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1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3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3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T34" style:family="text">
      <style:text-properties fo:font-size="14.00pt" fo:font-weight="normal" fo:font-family="Calibri" style:font-family-asian="Calibri" style:font-family-complex="Calibri" fo:background-color="transparent" fo:color="#000000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left"/>
    </style:style>
    <text:list-style style:name="L3">
      <text:list-level-style-bullet text:level="1" text:bullet-char="•">
        <style:list-level-properties text:space-before="18.00pt" text:min-label-width="18.00pt"/>
        <style:text-properties fo:font-family="Symbol"/>
      </text:list-level-style-bullet>
    </text:list-style>
    <style:style style:name="P3" style:family="paragraph">
      <style:paragraph-properties fo:line-height="100.00%" fo:text-align="left"/>
    </style:style>
    <style:style style:name="P4" style:family="paragraph">
      <style:paragraph-properties fo:line-height="100.00%" fo:text-align="left"/>
    </style:style>
    <style:style style:name="P5" style:family="paragraph">
      <style:paragraph-properties fo:line-height="100.00%" fo:text-align="left"/>
    </style:style>
    <style:style style:name="P6" style:family="paragraph">
      <style:paragraph-properties fo:line-height="100.00%" fo:text-align="left"/>
    </style:style>
    <style:style style:name="P7" style:family="paragraph">
      <style:paragraph-properties fo:line-height="100.00%" fo:text-align="left"/>
    </style:style>
    <style:style style:name="P8" style:family="paragraph">
      <style:paragraph-properties fo:line-height="100.00%" fo:text-align="left"/>
    </style:style>
    <style:style style:name="P9" style:family="paragraph">
      <style:paragraph-properties fo:line-height="100.00%" fo:text-align="left"/>
    </style:style>
  </office:automatic-styles>
  <office:body>
    <office:text>
      <text:p text:style-name="P1"><text:span text:style-name="T1"><text:s/></text:span><text:span text:style-name="T2">О результатах диспансеризации в нашей поликлинике за 6 месяцев 2026 г.</text:span></text:p>
      <text:p text:style-name="P1"><text:span text:style-name="T3"/></text:p>
      <text:p text:style-name="P1"><text:span text:style-name="T4">За 6 месяцев ДВН 1 этапа прошли 26226 человек , ПМО- 6219 человек , углубленную диспансеризацию- 4420 человек. </text:span></text:p>
      <text:p text:style-name="P1"><text:span text:style-name="T5">2<text:s/></text:span><text:span text:style-name="T6">этап ДВН прошли 9341 человек.</text:span></text:p>
      <text:p text:style-name="P1"><text:span text:style-name="T7"/></text:p>
      <text:p text:style-name="P2"><text:span text:style-name="T8">Осмотренные пациенты отнесены к следующим группам здоровья: </text:span></text:p>
      <text:p text:style-name="P2"><text:span text:style-name="T9"/></text:p>
      <text:list text:style-name="L3">
        <text:list-item>
          <text:p text:style-name="P3"><text:span text:style-name="T10">1<text:s/></text:span><text:span text:style-name="T11">группа — 5632 чел.</text:span></text:p>
        </text:list-item>
        <text:list-item>
          <text:p text:style-name="P3"><text:span text:style-name="T12">2<text:s/></text:span><text:span text:style-name="T13">группа — 2667 чел.</text:span></text:p>
        </text:list-item>
        <text:list-item>
          <text:p text:style-name="P3"><text:span text:style-name="T14">3</text:span><text:span text:style-name="T15">А группа — 17302 чел.</text:span></text:p>
        </text:list-item>
        <text:list-item>
          <text:p text:style-name="P3"><text:span text:style-name="T16">3</text:span><text:span text:style-name="T17">Б группа -6844 чел.</text:span></text:p>
        </text:list-item>
      </text:list>
      <text:p text:style-name="P4"><text:span text:style-name="T18"/></text:p>
      <text:p text:style-name="P5"><text:span text:style-name="T19">При проведении профилактических мероприятий впервые выявлены:</text:span></text:p>
      <text:p text:style-name="P6"><text:span text:style-name="T20">1.</text:span><text:span text:style-name="T21">Злокачественные новообразования различных локализаций (кожа,молочная железа,шейка матки,кишечник, органы дыхания, предстательная железа<text:s text:c="2"/>и др.)</text:span></text:p>
      <text:p text:style-name="P6"><text:span text:style-name="T22">2.</text:span><text:span text:style-name="T23">Сахарный диабет 2 типа.</text:span></text:p>
      <text:p text:style-name="P6"><text:span text:style-name="T24">3.</text:span><text:span text:style-name="T25">Болезни системы кровообращения</text:span></text:p>
      <text:p text:style-name="P6"><text:span text:style-name="T26">4.</text:span><text:span text:style-name="T27">Болезни органов дыхания</text:span></text:p>
      <text:p text:style-name="P6"><text:span text:style-name="T28">5.</text:span><text:span text:style-name="T29">Болезни пищеварительной системы</text:span></text:p>
      <text:p text:style-name="P6"><text:span text:style-name="T29">Над впервые выявленными случаями<text:s text:c="2"/>установлено диспансерное<text:s text:c="2"/>наблюдение.</text:span></text:p>
      <text:p text:style-name="P6"><text:span text:style-name="T30"/></text:p>
      <text:p text:style-name="P7"><text:span text:style-name="T31">Пациентов с Сахарным диабетом 2 типа<text:s text:c="2"/>активно направляли в школы для больных с СД 2 типа.(если в этом году не посещали школу).</text:span></text:p>
      <text:p text:style-name="P7"><text:span text:style-name="T32"/></text:p>
      <text:p text:style-name="P8"><text:span text:style-name="T33">У большинства прошедших медицинские осмотры, были выявлены факторы риска<text:s text:c="2"/>развития хронических неинфекционных заболеваний.</text:span></text:p>
      <text:p text:style-name="P8"><text:span text:style-name="T33"/></text:p>
      <text:p text:style-name="P9"><text:span text:style-name="T33">Организованы и проведены выездные формы профилактических мероприятий на крупных предприятиях,образовательных учреждения,медицинских организациях Индустриального района г.Перми.</text:span><text:span text:style-name="T34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